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1">
      <style:paragraph-properties fo:margin-top="0cm" fo:margin-bottom="0cm" style:contextual-spacing="false"/>
    </style:style>
    <style:style style:name="P3" style:family="paragraph" style:parent-style-name="Text_20_body" style:list-style-name="L2"/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ext_20_body" style:list-style-name="L3"/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4"/>
    <style:style style:name="P8" style:family="paragraph" style:parent-style-name="Text_20_body" style:list-style-name="L4">
      <style:paragraph-properties fo:margin-top="0cm" fo:margin-bottom="0cm" style:contextual-spacing="false"/>
    </style:style>
    <style:style style:name="P9" style:family="paragraph" style:parent-style-name="Text_20_body" style:list-style-name="L5"/>
    <style:style style:name="P10" style:family="paragraph" style:parent-style-name="Text_20_body" style:list-style-name="L5">
      <style:paragraph-properties fo:margin-top="0cm" fo:margin-bottom="0cm" style:contextual-spacing="false"/>
    </style:style>
    <style:style style:name="P11" style:family="paragraph" style:parent-style-name="Text_20_body" style:list-style-name="L6"/>
    <style:style style:name="P12" style:family="paragraph" style:parent-style-name="Text_20_body" style:list-style-name="L6">
      <style:paragraph-properties fo:margin-top="0cm" fo:margin-bottom="0cm" style:contextual-spacing="false"/>
    </style:style>
    <style:style style:name="P13" style:family="paragraph" style:parent-style-name="Text_20_body" style:list-style-name="L7"/>
    <style:style style:name="P14" style:family="paragraph" style:parent-style-name="Text_20_body" style:list-style-name="L7">
      <style:paragraph-properties fo:margin-top="0cm" fo:margin-bottom="0cm" style:contextual-spacing="false"/>
    </style:style>
    <style:style style:name="P15" style:family="paragraph" style:parent-style-name="Text_20_body" style:list-style-name="L8"/>
    <style:style style:name="P16" style:family="paragraph" style:parent-style-name="Text_20_body" style:list-style-name="L8">
      <style:paragraph-properties fo:margin-top="0cm" fo:margin-bottom="0cm" style:contextual-spacing="false"/>
    </style:style>
    <style:style style:name="P17" style:family="paragraph" style:parent-style-name="Text_20_body" style:list-style-name="L9"/>
    <style:style style:name="P18" style:family="paragraph" style:parent-style-name="Text_20_body" style:list-style-name="L9">
      <style:paragraph-properties fo:margin-top="0cm" fo:margin-bottom="0cm" style:contextual-spacing="false"/>
    </style:style>
    <style:style style:name="P19" style:family="paragraph" style:parent-style-name="Text_20_body" style:list-style-name="L10"/>
    <style:style style:name="P20" style:family="paragraph" style:parent-style-name="Text_20_body" style:list-style-name="L10">
      <style:paragraph-properties fo:margin-top="0cm" fo:margin-bottom="0cm" style:contextual-spacing="false"/>
    </style:style>
    <style:style style:name="P21" style:family="paragraph" style:parent-style-name="Text_20_body" style:list-style-name="L11"/>
    <style:style style:name="P22" style:family="paragraph" style:parent-style-name="Text_20_body" style:list-style-name="L11">
      <style:paragraph-properties fo:margin-top="0cm" fo:margin-bottom="0cm" style:contextual-spacing="false"/>
    </style:style>
    <style:style style:name="P23" style:family="paragraph" style:parent-style-name="Text_20_body" style:list-style-name="L12"/>
    <style:style style:name="P24" style:family="paragraph" style:parent-style-name="Text_20_body" style:list-style-name="L12">
      <style:paragraph-properties fo:margin-top="0cm" fo:margin-bottom="0cm" style:contextual-spacing="false"/>
    </style:style>
    <style:style style:name="P25" style:family="paragraph" style:parent-style-name="Text_20_body" style:list-style-name="L13"/>
    <style:style style:name="P26" style:family="paragraph" style:parent-style-name="Text_20_body" style:list-style-name="L13">
      <style:paragraph-properties fo:margin-top="0cm" fo:margin-bottom="0cm" style:contextual-spacing="false"/>
    </style:style>
    <style:style style:name="P27" style:family="paragraph" style:parent-style-name="Text_20_body" style:list-style-name="L14"/>
    <style:style style:name="P28" style:family="paragraph" style:parent-style-name="Text_20_body" style:list-style-name="L14">
      <style:paragraph-properties fo:margin-top="0cm" fo:margin-bottom="0cm" style:contextual-spacing="false"/>
    </style:style>
    <style:style style:name="P29" style:family="paragraph" style:parent-style-name="Text_20_body" style:list-style-name="L15"/>
    <style:style style:name="P30" style:family="paragraph" style:parent-style-name="Text_20_body" style:list-style-name="L15">
      <style:paragraph-properties fo:margin-top="0cm" fo:margin-bottom="0cm" style:contextual-spacing="false"/>
    </style:style>
    <style:style style:name="P31" style:family="paragraph" style:parent-style-name="Text_20_body" style:list-style-name="L16"/>
    <style:style style:name="P32" style:family="paragraph" style:parent-style-name="Text_20_body" style:list-style-name="L16">
      <style:paragraph-properties fo:margin-top="0cm" fo:margin-bottom="0cm" style:contextual-spacing="false"/>
    </style:style>
    <style:style style:name="T1" style:family="text">
      <style:text-properties officeooo:rsid="0009de2b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Договор-оферта на оказание услуг по созданию сайта доставки еды</text:h>
      <text:p text:style-name="Text_20_body"><text:span text:style-name="Strong_20_Emphasis">Дата публикации:</text:span> <text:span text:style-name="T1">03.05.2026</text:span><text:line-break/><text:span text:style-name="Strong_20_Emphasis">Сайт:</text:span> <text:span text:style-name="T1">pro100work.ru</text:span><text:line-break/><text:span text:style-name="Strong_20_Emphasis">Исполнитель:</text:span> самозанятый Нечаев Сергей Геннадьевич<text:line-break/><text:span text:style-name="Strong_20_Emphasis">ИНН:</text:span> <text:span text:style-name="T1">253711949656</text:span><text:line-break/><text:span text:style-name="Strong_20_Emphasis">Email:</text:span> <text:span text:style-name="T1">nith@ya.ru</text:span><text:line-break/><text:span text:style-name="Strong_20_Emphasis">Телефон:</text:span> <text:span text:style-name="T1">+7-924-0779303</text:span></text:p>
      <text:p text:style-name="Text_20_body">Настоящий документ является официальным предложением Исполнителя заключить договор на оказание услуг по созданию сайта доставки еды на условиях, изложенных ниже.</text:p>
      <text:p text:style-name="Text_20_body">В соответствии со статьями 435, 437 и 438 Гражданского кодекса Российской Федерации, оплата услуг, отправка заявки, подтверждение заказа в переписке, внесение предоплаты либо иное подтверждение согласия с условиями настоящей оферты считается акцептом оферты и означает заключение договора между Исполнителем и Заказчиком.</text:p>
      <text:h text:style-name="Heading_20_2" text:outline-level="2">1. Термины</text:h>
      <text:p text:style-name="Text_20_body"><text:span text:style-name="Strong_20_Emphasis">Исполнитель</text:span> — лицо, оказывающее услуги по созданию, настройке и запуску сайта доставки еды.</text:p>
      <text:p text:style-name="Text_20_body"><text:span text:style-name="Strong_20_Emphasis">Заказчик</text:span> — физическое лицо, индивидуальный предприниматель, самозанятый или юридическое лицо, обратившееся за услугами Исполнителя и акцептовавшее настоящую оферту.</text:p>
      <text:p text:style-name="Text_20_body"><text:span text:style-name="Strong_20_Emphasis">Сайт</text:span> — интернет-сайт доставки еды, создаваемый Исполнителем на базе готового программного решения, шаблона, CMS, конструктора или иной технической платформы.</text:p>
      <text:p text:style-name="Text_20_body"><text:span text:style-name="Strong_20_Emphasis">Заявка</text:span> — обращение Заказчика через сайт, телефон, email, WhatsApp, Telegram или иной канал связи.</text:p>
      <text:p text:style-name="Text_20_body"><text:span text:style-name="Strong_20_Emphasis">Тариф</text:span> — набор услуг, указанный на сайте Исполнителя или согласованный сторонами в переписке.</text:p>
      <text:p text:style-name="Text_20_body"><text:span text:style-name="Strong_20_Emphasis">Акцепт оферты</text:span> — полное и безоговорочное принятие Заказчиком условий настоящей оферты.</text:p>
      <text:h text:style-name="Heading_20_2" text:outline-level="2">2. Предмет договора</text:h>
      <text:p text:style-name="Text_20_body">2.1. Исполнитель обязуется оказать Заказчику услуги по созданию, настройке и запуску сайта доставки еды, а Заказчик обязуется принять и оплатить услуги.</text:p>
      <text:p text:style-name="Text_20_body">2.2. Конкретный состав работ зависит от выбранного тарифа, технических возможностей используемой платформы и дополнительных договорённостей сторон.</text:p>
      <text:p text:style-name="Text_20_body">2.3. Услуги могут включать:</text:p>
      <text:list text:style-name="L1">
        <text:list-item>
          <text:p text:style-name="P2">установку и настройку сайта; </text:p>
        </text:list-item>
        <text:list-item>
          <text:p text:style-name="P2"><text:soft-page-break/>настройку дизайна на основе готового шаблона; </text:p>
        </text:list-item>
        <text:list-item>
          <text:p text:style-name="P2">создание структуры меню и категорий; </text:p>
        </text:list-item>
        <text:list-item>
          <text:p text:style-name="P2">добавление блюд, товаров или услуг; </text:p>
        </text:list-item>
        <text:list-item>
          <text:p text:style-name="P2">настройку корзины и формы заказа; </text:p>
        </text:list-item>
        <text:list-item>
          <text:p text:style-name="P2">настройку способов оплаты; </text:p>
        </text:list-item>
        <text:list-item>
          <text:p text:style-name="P2">настройку зон и условий доставки; </text:p>
        </text:list-item>
        <text:list-item>
          <text:p text:style-name="P2">базовую SEO-настройку; </text:p>
        </text:list-item>
        <text:list-item>
          <text:p text:style-name="P2">подключение уведомлений; </text:p>
        </text:list-item>
        <text:list-item>
          <text:p text:style-name="P2">консультацию по работе с сайтом; </text:p>
        </text:list-item>
        <text:list-item>
          <text:p text:style-name="P1">иные работы, согласованные сторонами. </text:p>
        </text:list-item>
      </text:list>
      <text:p text:style-name="Text_20_body">2.4. Если иное не согласовано отдельно, Исполнитель не оказывает услуги по приготовлению еды, организации доставки, юридическому сопровождению бизнеса, ведению бухгалтерии, настройке кассового оборудования, продвижению сайта, рекламным кампаниям и интеграциям, не входящим в выбранный тариф.</text:p>
      <text:h text:style-name="Heading_20_2" text:outline-level="2">3. Порядок заключения договора</text:h>
      <text:p text:style-name="Text_20_body">3.1. Договор считается заключённым с момента акцепта настоящей оферты Заказчиком.</text:p>
      <text:p text:style-name="Text_20_body">3.2. Акцептом оферты считается одно из следующих действий:</text:p>
      <text:list text:style-name="L2">
        <text:list-item>
          <text:p text:style-name="P4">оплата услуг полностью или частично; </text:p>
        </text:list-item>
        <text:list-item>
          <text:p text:style-name="P4">внесение предоплаты; </text:p>
        </text:list-item>
        <text:list-item>
          <text:p text:style-name="P4">подтверждение заказа в переписке; </text:p>
        </text:list-item>
        <text:list-item>
          <text:p text:style-name="P4">отправка заявки через сайт; </text:p>
        </text:list-item>
        <text:list-item>
          <text:p text:style-name="P3">согласование тарифа и начала работ в мессенджере, по email или иным способом. </text:p>
        </text:list-item>
      </text:list>
      <text:p text:style-name="Text_20_body">3.3. Акцептуя оферту, Заказчик подтверждает, что ознакомился с условиями договора, понимает состав услуг, стоимость, сроки, ограничения и порядок выполнения работ.</text:p>
      <text:h text:style-name="Heading_20_2" text:outline-level="2">4. Тарифы и стоимость услуг</text:h>
      <text:p text:style-name="Text_20_body">4.1. Стоимость услуг указывается на сайте Исполнителя или согласовывается сторонами индивидуально.</text:p>
      <text:p text:style-name="Text_20_body">4.2. Базовые тарифы могут включать:</text:p>
      <text:h text:style-name="Heading_20_3" text:outline-level="3">Тариф «Старт» — 25 000 ₽</text:h>
      <text:list text:style-name="L3">
        <text:list-item>
          <text:p text:style-name="P6">готовый шаблон сайта; </text:p>
        </text:list-item>
        <text:list-item>
          <text:p text:style-name="P6">каталог до 100 блюд; </text:p>
        </text:list-item>
        <text:list-item>
          <text:p text:style-name="P6">категории и карточки товаров; </text:p>
        </text:list-item>
        <text:list-item>
          <text:p text:style-name="P6">корзина и форма заказа; </text:p>
        </text:list-item>
        <text:list-item>
          <text:p text:style-name="P6">базовая SEO-настройка; </text:p>
        </text:list-item>
        <text:list-item>
          <text:p text:style-name="P5">инструкция по управлению. </text:p>
        </text:list-item>
      </text:list>
      <text:h text:style-name="Heading_20_3" text:outline-level="3">Тариф «Бизнес» — 45 000 ₽</text:h>
      <text:list text:style-name="L4">
        <text:list-item>
          <text:p text:style-name="P8">всё из тарифа «Старт»; </text:p>
        </text:list-item>
        <text:list-item>
          <text:p text:style-name="P8"><text:soft-page-break/>подключение онлайн-оплаты; </text:p>
        </text:list-item>
        <text:list-item>
          <text:p text:style-name="P8">настройка зон доставки; </text:p>
        </text:list-item>
        <text:list-item>
          <text:p text:style-name="P8">акции, скидки и промокоды; </text:p>
        </text:list-item>
        <text:list-item>
          <text:p text:style-name="P8">уведомления о заказах; </text:p>
        </text:list-item>
        <text:list-item>
          <text:p text:style-name="P8">расширенное наполнение; </text:p>
        </text:list-item>
        <text:list-item>
          <text:p text:style-name="P7">помощь при запуске. </text:p>
        </text:list-item>
      </text:list>
      <text:h text:style-name="Heading_20_3" text:outline-level="3">Тариф «Профи» — 89 000 ₽</text:h>
      <text:list text:style-name="L5">
        <text:list-item>
          <text:p text:style-name="P10">всё из тарифа «Бизнес»; </text:p>
        </text:list-item>
        <text:list-item>
          <text:p text:style-name="P10">индивидуальная доработка дизайна; </text:p>
        </text:list-item>
        <text:list-item>
          <text:p text:style-name="P10">интеграции с внешними сервисами; </text:p>
        </text:list-item>
        <text:list-item>
          <text:p text:style-name="P10">расширенная SEO-подготовка; </text:p>
        </text:list-item>
        <text:list-item>
          <text:p text:style-name="P10">настройка дополнительных страниц; </text:p>
        </text:list-item>
        <text:list-item>
          <text:p text:style-name="P10">приоритетная поддержка; </text:p>
        </text:list-item>
        <text:list-item>
          <text:p text:style-name="P9">консультация по запуску рекламы. </text:p>
        </text:list-item>
      </text:list>
      <text:p text:style-name="Text_20_body">4.3. Актуальный состав тарифов может быть изменён Исполнителем. Для уже оплаченного заказа применяется состав тарифа, действующий на момент оплаты или согласования заказа.</text:p>
      <text:p text:style-name="Text_20_body">4.4. Домен, хостинг, платёжные сервисы, лицензии, платные модули, SSL-сертификаты, услуги сторонних сервисов, рекламные бюджеты и иные внешние расходы не входят в стоимость услуг, если прямо не указано иное.</text:p>
      <text:p text:style-name="Text_20_body">4.5. Дополнительные работы оплачиваются отдельно.</text:p>
      <text:h text:style-name="Heading_20_2" text:outline-level="2">5. Порядок оплаты</text:h>
      <text:p text:style-name="Text_20_body">5.1. Оплата производится в размере и порядке, согласованном сторонами.</text:p>
      <text:p text:style-name="Text_20_body">5.2. Если стороны не согласовали иной порядок, работа начинается после внесения предоплаты.</text:p>
      <text:p text:style-name="Text_20_body">5.3. Возможные варианты оплаты:</text:p>
      <text:list text:style-name="L6">
        <text:list-item>
          <text:p text:style-name="P12">100% предоплата; </text:p>
        </text:list-item>
        <text:list-item>
          <text:p text:style-name="P12">частичная предоплата и окончательный расчёт перед передачей сайта; </text:p>
        </text:list-item>
        <text:list-item>
          <text:p text:style-name="P12">поэтапная оплата; </text:p>
        </text:list-item>
        <text:list-item>
          <text:p text:style-name="P11">иной порядок, согласованный сторонами в переписке. </text:p>
        </text:list-item>
      </text:list>
      <text:p text:style-name="Text_20_body">5.4. Моментом оплаты считается поступление денежных средств Исполнителю или подтверждение платежа платёжной системой.</text:p>
      <text:p text:style-name="Text_20_body">5.5. Комиссии банков, платёжных систем и иных посредников оплачиваются Заказчиком, если иное не согласовано сторонами.</text:p>
      <text:h text:style-name="Heading_20_2" text:outline-level="2">6. Сроки выполнения работ</text:h>
      <text:p text:style-name="Text_20_body">6.1. Ориентировочный срок запуска сайта составляет от 3 до 7 рабочих дней для базовых работ, если Заказчик своевременно предоставил все необходимые материалы.</text:p>
      <text:p text:style-name="Text_20_body">6.2. Срок может быть увеличен в случае:</text:p>
      <text:list text:style-name="L7">
        <text:list-item>
          <text:p text:style-name="P14"><text:soft-page-break/>задержки предоставления материалов Заказчиком; </text:p>
        </text:list-item>
        <text:list-item>
          <text:p text:style-name="P14">необходимости дополнительных доработок; </text:p>
        </text:list-item>
        <text:list-item>
          <text:p text:style-name="P14">ожидания подключения домена, хостинга, оплаты, платёжных систем или сторонних сервисов; </text:p>
        </text:list-item>
        <text:list-item>
          <text:p text:style-name="P14">технических ограничений платформы; </text:p>
        </text:list-item>
        <text:list-item>
          <text:p text:style-name="P14">изменения Заказчиком требований в процессе работы; </text:p>
        </text:list-item>
        <text:list-item>
          <text:p text:style-name="P13">обстоятельств, не зависящих от Исполнителя. </text:p>
        </text:list-item>
      </text:list>
      <text:p text:style-name="Text_20_body">6.3. Срок выполнения работ начинает исчисляться с момента получения предоплаты и всех необходимых материалов, если стороны не согласовали иное.</text:p>
      <text:h text:style-name="Heading_20_2" text:outline-level="2">7. Материалы Заказчика</text:h>
      <text:p text:style-name="Text_20_body">7.1. Заказчик обязуется предоставить Исполнителю необходимые материалы:</text:p>
      <text:list text:style-name="L8">
        <text:list-item>
          <text:p text:style-name="P16">название компании или проекта; </text:p>
        </text:list-item>
        <text:list-item>
          <text:p text:style-name="P16">логотип, если есть; </text:p>
        </text:list-item>
        <text:list-item>
          <text:p text:style-name="P16">меню; </text:p>
        </text:list-item>
        <text:list-item>
          <text:p text:style-name="P16">цены; </text:p>
        </text:list-item>
        <text:list-item>
          <text:p text:style-name="P16">фото блюд, если есть; </text:p>
        </text:list-item>
        <text:list-item>
          <text:p text:style-name="P16">описания блюд; </text:p>
        </text:list-item>
        <text:list-item>
          <text:p text:style-name="P16">контакты; </text:p>
        </text:list-item>
        <text:list-item>
          <text:p text:style-name="P16">условия доставки; </text:p>
        </text:list-item>
        <text:list-item>
          <text:p text:style-name="P16">способы оплаты; </text:p>
        </text:list-item>
        <text:list-item>
          <text:p text:style-name="P16">информацию о юридическом лице или ИП, если требуется; </text:p>
        </text:list-item>
        <text:list-item>
          <text:p text:style-name="P15">доступы к домену, хостингу, CMS, платёжным сервисам и иным системам, если это необходимо для работы. </text:p>
        </text:list-item>
      </text:list>
      <text:p text:style-name="Text_20_body">7.2. Заказчик гарантирует, что имеет право использовать переданные материалы, включая тексты, изображения, логотипы, товарные знаки, фото и иные объекты.</text:p>
      <text:p text:style-name="Text_20_body">7.3. Исполнитель не несёт ответственности за нарушение прав третьих лиц, если такое нарушение связано с материалами, предоставленными Заказчиком.</text:p>
      <text:p text:style-name="Text_20_body">7.4. Если Заказчик не предоставляет материалы вовремя, срок выполнения работ продлевается на период задержки.</text:p>
      <text:h text:style-name="Heading_20_2" text:outline-level="2">8. Порядок выполнения и приёмки работ</text:h>
      <text:p text:style-name="Text_20_body">8.1. Исполнитель выполняет работы в соответствии с выбранным тарифом и согласованными условиями.</text:p>
      <text:p text:style-name="Text_20_body">8.2. После завершения работ Исполнитель предоставляет Заказчику ссылку на сайт, доступ к сайту или иную возможность проверить результат.</text:p>
      <text:p text:style-name="Text_20_body">8.3. Заказчик обязан проверить выполненные работы в течение 3 рабочих дней с момента предоставления результата.</text:p>
      <text:p text:style-name="Text_20_body">8.4. Если в течение указанного срока Заказчик не направил мотивированные замечания, работы считаются принятыми.</text:p>
      <text:p text:style-name="Text_20_body"><text:soft-page-break/>8.5. Замечания принимаются только по работам, входящим в согласованный тариф или техническое задание.</text:p>
      <text:p text:style-name="Text_20_body">8.6. Требования о новых функциях, изменении структуры, переработке дизайна, добавлении новых разделов, интеграциях, изменении логики работы сайта и иных дополнительных работах не считаются замечаниями и оплачиваются отдельно.</text:p>
      <text:p text:style-name="Text_20_body">8.7. После приёмки работ дальнейшие изменения выполняются как дополнительные услуги, если иное не согласовано сторонами.</text:p>
      <text:h text:style-name="Heading_20_2" text:outline-level="2">9. Ограничения и технические особенности</text:h>
      <text:p text:style-name="Text_20_body">9.1. Заказчик понимает, что сайт создаётся на базе готового решения, шаблона, CMS, конструктора или иной платформы, поэтому отдельные функции могут быть ограничены возможностями выбранной платформы.</text:p>
      <text:p text:style-name="Text_20_body">9.2. Исполнитель не гарантирует:</text:p>
      <text:list text:style-name="L9">
        <text:list-item>
          <text:p text:style-name="P18">конкретное количество заказов; </text:p>
        </text:list-item>
        <text:list-item>
          <text:p text:style-name="P18">конкретный уровень продаж; </text:p>
        </text:list-item>
        <text:list-item>
          <text:p text:style-name="P18">конкретные позиции в поисковых системах; </text:p>
        </text:list-item>
        <text:list-item>
          <text:p text:style-name="P18">одобрение платёжными системами; </text:p>
        </text:list-item>
        <text:list-item>
          <text:p text:style-name="P18">отсутствие технических сбоев у хостинга, домена, платёжных сервисов, мессенджеров и иных сторонних сервисов; </text:p>
        </text:list-item>
        <text:list-item>
          <text:p text:style-name="P17">бесперебойную работу сторонних сервисов. </text:p>
        </text:list-item>
      </text:list>
      <text:p text:style-name="Text_20_body">9.3. Исполнитель оказывает услуги по созданию и настройке сайта, но не несёт ответственности за качество еды, работу кухни, доставку, обработку заказов, соблюдение санитарных, налоговых, кассовых, рекламных и иных требований бизнеса Заказчика.</text:p>
      <text:h text:style-name="Heading_20_2" text:outline-level="2">10. Доработки и дополнительные услуги</text:h>
      <text:p text:style-name="Text_20_body">10.1. Дополнительными услугами считаются работы, не входящие в выбранный тариф, включая:</text:p>
      <text:list text:style-name="L10">
        <text:list-item>
          <text:p text:style-name="P20">индивидуальный дизайн сверх согласованного объёма; </text:p>
        </text:list-item>
        <text:list-item>
          <text:p text:style-name="P20">разработку новых функций; </text:p>
        </text:list-item>
        <text:list-item>
          <text:p text:style-name="P20">подключение нестандартных интеграций; </text:p>
        </text:list-item>
        <text:list-item>
          <text:p text:style-name="P20">перенос большого каталога; </text:p>
        </text:list-item>
        <text:list-item>
          <text:p text:style-name="P20">настройку рекламы; </text:p>
        </text:list-item>
        <text:list-item>
          <text:p text:style-name="P20">написание большого объёма текстов; </text:p>
        </text:list-item>
        <text:list-item>
          <text:p text:style-name="P20">SEO-продвижение; </text:p>
        </text:list-item>
        <text:list-item>
          <text:p text:style-name="P20">техническую поддержку сверх включённого периода; </text:p>
        </text:list-item>
        <text:list-item>
          <text:p text:style-name="P20">настройку CRM, телефонии, кассы, аналитики, рассылок; </text:p>
        </text:list-item>
        <text:list-item>
          <text:p text:style-name="P19">иные работы по запросу Заказчика. </text:p>
        </text:list-item>
      </text:list>
      <text:p text:style-name="Text_20_body">10.2. Стоимость и сроки дополнительных услуг согласовываются отдельно.</text:p>
      <text:p text:style-name="Text_20_body">10.3. Исполнитель вправе отказаться от выполнения дополнительных работ, если они технически невозможны, экономически нецелесообразны или выходят за рамки компетенции Исполнителя.</text:p>
      <text:h text:style-name="Heading_20_2" text:outline-level="2"><text:soft-page-break/>11. Права и обязанности Исполнителя</text:h>
      <text:p text:style-name="Text_20_body">11.1. Исполнитель обязуется:</text:p>
      <text:list text:style-name="L11">
        <text:list-item>
          <text:p text:style-name="P22">выполнить работы в согласованном объёме; </text:p>
        </text:list-item>
        <text:list-item>
          <text:p text:style-name="P22">использовать разумные профессиональные усилия для качественного выполнения услуг; </text:p>
        </text:list-item>
        <text:list-item>
          <text:p text:style-name="P22">информировать Заказчика о существенных ограничениях, если они выявлены в процессе работы; </text:p>
        </text:list-item>
        <text:list-item>
          <text:p text:style-name="P21">передать результат работ после оплаты в согласованном объёме. </text:p>
        </text:list-item>
      </text:list>
      <text:p text:style-name="Text_20_body">11.2. Исполнитель вправе:</text:p>
      <text:list text:style-name="L12">
        <text:list-item>
          <text:p text:style-name="P24">запрашивать необходимые материалы и доступы; </text:p>
        </text:list-item>
        <text:list-item>
          <text:p text:style-name="P24">приостанавливать работу при отсутствии материалов, доступа или оплаты; </text:p>
        </text:list-item>
        <text:list-item>
          <text:p text:style-name="P24">привлекать третьих лиц для выполнения отдельных работ; </text:p>
        </text:list-item>
        <text:list-item>
          <text:p text:style-name="P24">отказаться от выполнения требований, не входящих в тариф; </text:p>
        </text:list-item>
        <text:list-item>
          <text:p text:style-name="P23">размещать результат в портфолио, если Заказчик письменно не запретил это до начала работ. </text:p>
        </text:list-item>
      </text:list>
      <text:h text:style-name="Heading_20_2" text:outline-level="2">12. Права и обязанности Заказчика</text:h>
      <text:p text:style-name="Text_20_body">12.1. Заказчик обязуется:</text:p>
      <text:list text:style-name="L13">
        <text:list-item>
          <text:p text:style-name="P26">своевременно оплачивать услуги; </text:p>
        </text:list-item>
        <text:list-item>
          <text:p text:style-name="P26">предоставлять достоверную информацию и необходимые материалы; </text:p>
        </text:list-item>
        <text:list-item>
          <text:p text:style-name="P26">проверять результат работ в установленные сроки; </text:p>
        </text:list-item>
        <text:list-item>
          <text:p text:style-name="P26">использовать сайт в соответствии с законом; </text:p>
        </text:list-item>
        <text:list-item>
          <text:p text:style-name="P25">самостоятельно обеспечивать законность своей деятельности, включая работу кухни, доставки, оплаты, рекламы и обработки персональных данных своих клиентов. </text:p>
        </text:list-item>
      </text:list>
      <text:p text:style-name="Text_20_body">12.2. Заказчик вправе:</text:p>
      <text:list text:style-name="L14">
        <text:list-item>
          <text:p text:style-name="P28">получать информацию о ходе выполнения работ; </text:p>
        </text:list-item>
        <text:list-item>
          <text:p text:style-name="P28">направлять замечания в рамках согласованного тарифа; </text:p>
        </text:list-item>
        <text:list-item>
          <text:p text:style-name="P28">отказаться от дополнительных услуг; </text:p>
        </text:list-item>
        <text:list-item>
          <text:p text:style-name="P27">использовать сайт после полной оплаты и передачи результата. </text:p>
        </text:list-item>
      </text:list>
      <text:h text:style-name="Heading_20_2" text:outline-level="2">13. Интеллектуальные права</text:h>
      <text:p text:style-name="Text_20_body">13.1. Права на материалы, предоставленные Заказчиком, остаются за Заказчиком или соответствующими правообладателями.</text:p>
      <text:p text:style-name="Text_20_body">13.2. Права на готовые шаблоны, CMS, модули, плагины, изображения, шрифты, библиотеки и сторонние решения принадлежат их правообладателям и используются на условиях соответствующих лицензий.</text:p>
      <text:p text:style-name="Text_20_body">13.3. Если Исполнитель создаёт оригинальные материалы специально для Заказчика, права на их использование передаются Заказчику после полной оплаты, если иное не согласовано сторонами.</text:p>
      <text:p text:style-name="Text_20_body"><text:soft-page-break/>13.4. Исполнитель вправе использовать общие наработки, шаблоны, технические решения, элементы структуры, идеи, методики и опыт в других проектах, если это не нарушает права Заказчика и не раскрывает конфиденциальную информацию.</text:p>
      <text:h text:style-name="Heading_20_2" text:outline-level="2">14. Конфиденциальность</text:h>
      <text:p text:style-name="Text_20_body">14.1. Стороны обязуются не раскрывать конфиденциальную информацию, полученную друг от друга в процессе исполнения договора.</text:p>
      <text:p text:style-name="Text_20_body">14.2. Не является конфиденциальной информация, которая:</text:p>
      <text:list text:style-name="L15">
        <text:list-item>
          <text:p text:style-name="P30">была общедоступной; </text:p>
        </text:list-item>
        <text:list-item>
          <text:p text:style-name="P30">стала общедоступной не по вине стороны; </text:p>
        </text:list-item>
        <text:list-item>
          <text:p text:style-name="P30">была известна стороне до её получения; </text:p>
        </text:list-item>
        <text:list-item>
          <text:p text:style-name="P29">подлежит раскрытию по закону. </text:p>
        </text:list-item>
      </text:list>
      <text:p text:style-name="Text_20_body">14.3. Персональные данные обрабатываются в соответствии с Политикой конфиденциальности, размещённой на сайте Исполнителя.</text:p>
      <text:h text:style-name="Heading_20_2" text:outline-level="2">15. Ответственность сторон</text:h>
      <text:p text:style-name="Text_20_body">15.1. Стороны несут ответственность в соответствии с законодательством Российской Федерации и условиями настоящей оферты.</text:p>
      <text:p text:style-name="Text_20_body">15.2. Ответственность Исполнителя ограничивается стоимостью оплаченных Заказчиком услуг по конкретному заказу.</text:p>
      <text:p text:style-name="Text_20_body">15.3. Исполнитель не несёт ответственности за:</text:p>
      <text:list text:style-name="L16">
        <text:list-item>
          <text:p text:style-name="P32">убытки, связанные с действиями или бездействием Заказчика; </text:p>
        </text:list-item>
        <text:list-item>
          <text:p text:style-name="P32">сбои сторонних сервисов; </text:p>
        </text:list-item>
        <text:list-item>
          <text:p text:style-name="P32">блокировки домена, хостинга, платёжных систем, аккаунтов или рекламных кабинетов; </text:p>
        </text:list-item>
        <text:list-item>
          <text:p text:style-name="P32">ошибки в материалах, предоставленных Заказчиком; </text:p>
        </text:list-item>
        <text:list-item>
          <text:p text:style-name="P32">отсутствие продаж, заказов или прибыли; </text:p>
        </text:list-item>
        <text:list-item>
          <text:p text:style-name="P32">нарушение Заказчиком законодательства; </text:p>
        </text:list-item>
        <text:list-item>
          <text:p text:style-name="P31">действия третьих лиц. </text:p>
        </text:list-item>
      </text:list>
      <text:p text:style-name="Text_20_body">15.4. Заказчик несёт ответственность за достоверность информации, законность своей деятельности, соблюдение требований к рекламе, обработке персональных данных, применению онлайн-касс, продаже товаров и оказанию услуг.</text:p>
      <text:h text:style-name="Heading_20_2" text:outline-level="2">16. Возврат денежных средств</text:h>
      <text:p text:style-name="Text_20_body">16.1. Возврат денежных средств возможен только в случаях, предусмотренных законом и настоящей офертой.</text:p>
      <text:p text:style-name="Text_20_body">16.2. Если Заказчик отказался от услуг до начала работ, Исполнитель возвращает полученную оплату за вычетом фактически понесённых расходов, если такие расходы были.</text:p>
      <text:p text:style-name="Text_20_body"><text:soft-page-break/>16.3. Если работы уже начаты, Исполнитель вправе удержать стоимость фактически выполненных работ и понесённых расходов.</text:p>
      <text:p text:style-name="Text_20_body">16.4. После передачи результата работ и отсутствия мотивированных замечаний в установленный срок услуги считаются оказанными надлежащим образом.</text:p>
      <text:p text:style-name="Text_20_body">16.5. Не подлежат возврату расходы на домен, хостинг, лицензии, платные модули, платёжные сервисы и иные услуги третьих лиц, если они уже оплачены или активированы.</text:p>
      <text:h text:style-name="Heading_20_2" text:outline-level="2">17. Обстоятельства непреодолимой силы</text:h>
      <text:p text:style-name="Text_20_body">17.1. Стороны освобождаются от ответственности за полное или частичное неисполнение обязательств, если оно вызвано обстоятельствами непреодолимой силы.</text:p>
      <text:p text:style-name="Text_20_body">17.2. К таким обстоятельствам относятся события, которые стороны не могли разумно предвидеть и предотвратить, включая аварии, сбои инфраструктуры, действия государственных органов, ограничения связи, военные действия, чрезвычайные ситуации, пожары, наводнения, эпидемии и иные аналогичные обстоятельства.</text:p>
      <text:h text:style-name="Heading_20_2" text:outline-level="2">18. Разрешение споров</text:h>
      <text:p text:style-name="Text_20_body">18.1. Стороны стремятся урегулировать споры путём переговоров.</text:p>
      <text:p text:style-name="Text_20_body">18.2. Претензия направляется на email стороны или иным согласованным способом.</text:p>
      <text:p text:style-name="Text_20_body">18.3. Срок ответа на претензию — 10 рабочих дней с момента получения.</text:p>
      <text:p text:style-name="Text_20_body">18.4. Если спор не урегулирован в претензионном порядке, он подлежит рассмотрению в суде в соответствии с законодательством Российской Федерации.</text:p>
      <text:h text:style-name="Heading_20_2" text:outline-level="2">19. Изменение оферты</text:h>
      <text:p text:style-name="Text_20_body">19.1. Исполнитель вправе изменять настоящую оферту в одностороннем порядке.</text:p>
      <text:p text:style-name="Text_20_body">19.2. Новая редакция оферты вступает в силу с момента публикации на сайте, если иной срок не указан в новой редакции.</text:p>
      <text:p text:style-name="Text_20_body">19.3. Изменения не распространяются на уже оплаченные услуги, если иное не требуется законом или не согласовано сторонами.</text:p>
      <text:h text:style-name="Heading_20_2" text:outline-level="2">20. Заключительные положения</text:h>
      <text:p text:style-name="Text_20_body">20.1. Настоящая оферта действует бессрочно до её отзыва или замены новой редакцией.</text:p>
      <text:p text:style-name="Text_20_body">20.2. Недействительность отдельного положения оферты не влечёт недействительности остальных положений.</text:p>
      <text:p text:style-name="Text_20_body">20.3. Переписка сторон в мессенджерах, по email или иным электронным каналам признаётся допустимым способом согласования условий, передачи материалов и подтверждения действий сторон.</text:p>
      <text:p text:style-name="Text_20_body">20.4. Во всём, что не урегулировано настоящей офертой, стороны руководствуются законодательством Российской Федерации.</text:p>
      <text:h text:style-name="Heading_20_2" text:outline-level="2"><text:soft-page-break/>21. Реквизиты Исполнителя</text:h>
      <text:p text:style-name="Text_20_body"><text:span text:style-name="Strong_20_Emphasis">Исполнитель:</text:span> Самозанятый Нечаев Сергей Геннадьевич<text:line-break/><text:span text:style-name="Strong_20_Emphasis">ИНН:</text:span> <text:span text:style-name="T1">253711949656</text:span><text:line-break/><text:span text:style-name="Strong_20_Emphasis">Email:</text:span> <text:span text:style-name="T1">nith@ya.ru</text:span><text:line-break/><text:span text:style-name="Strong_20_Emphasis">Телефон:</text:span> <text:span text:style-name="T1">+7-928-0779303</text:span><text:line-break/><text:span text:style-name="Strong_20_Emphasis">Сайт:</text:span> <text:span text:style-name="T1">pro100work.ru</text:span><text:line-break/><text:span text:style-name="Strong_20_Emphasis">Адрес:</text:span> Краснодар, Маяковского, <text:span text:style-name="T1">160</text:span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ngti SC" style:font-family-asian="'Songti SC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5-13T18:39:55.659154665</meta:creation-date>
    <dc:date>2026-05-13T18:46:04.479638383</dc:date>
    <meta:editing-duration>PT6M9S</meta:editing-duration>
    <meta:editing-cycles>1</meta:editing-cycles>
    <meta:document-statistic meta:table-count="0" meta:image-count="0" meta:object-count="0" meta:page-count="9" meta:paragraph-count="207" meta:word-count="1900" meta:character-count="14686" meta:non-whitespace-character-count="12983"/>
    <meta:generator>LibreOffice/7.5.1.2$MacOSX_X86_64 LibreOffice_project/fcbaee479e84c6cd81291587d2ee68cba099e129</meta:generator>
  </office:meta>
</office:document-meta>
</file>